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Pictures/10000000000009C0000001B0E7AF2D328D59C06B.png" manifest:media-type="image/png"/>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officeooo="http://openoffice.org/2009/office" office:version="1.2">
  <office:scripts/>
  <office:font-face-decls>
    <style:font-face style:name="Mangal1" svg:font-family="Mangal"/>
    <style:font-face style:name="OpenSymbol" svg:font-family="OpenSymbol"/>
    <style:font-face style:name="Roboto" svg:font-family="Roboto, sans-serif"/>
    <style:font-face style:name="Algerian" svg:font-family="Algerian" style:font-family-generic="decorative"/>
    <style:font-face style:name="TimesNewRomanPSMT" svg:font-family="TimesNewRomanPSMT" style:font-family-generic="roman"/>
    <style:font-face style:name="ArialUnicodeMS" svg:font-family="ArialUnicodeMS" style:font-family-generic="swiss"/>
    <style:font-face style:name="Times New Roman" svg:font-family="'Times New Roman'" style:font-family-generic="roman" style:font-pitch="variable"/>
    <style:font-face style:name="Arial" svg:font-family="Arial"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paragraph-properties fo:text-align="center" style:justify-single-word="false" style:text-autospace="none"/>
      <style:text-properties fo:font-variant="normal" fo:text-transform="none" fo:color="#000000" style:font-name="Times New Roman" fo:font-size="14pt" fo:letter-spacing="normal" fo:font-style="normal" fo:font-weight="normal" officeooo:rsid="000c4941" officeooo:paragraph-rsid="0026fe8f" style:font-name-asian="Algerian" style:font-size-asian="14pt" style:font-name-complex="Algerian" style:font-size-complex="14pt"/>
    </style:style>
    <style:style style:name="P2" style:family="paragraph" style:parent-style-name="Standard">
      <style:paragraph-properties fo:text-align="center" style:justify-single-word="false" style:text-autospace="none"/>
      <style:text-properties fo:font-variant="normal" fo:text-transform="none" fo:color="#2c363a" style:font-name="Roboto" fo:font-size="10.5pt" fo:letter-spacing="normal" fo:font-style="normal" fo:font-weight="bold" officeooo:rsid="000c4941" officeooo:paragraph-rsid="0026fe8f" style:font-name-asian="Algerian" style:font-size-asian="14pt" style:font-weight-asian="bold" style:font-name-complex="Algerian" style:font-size-complex="14pt" style:font-weight-complex="bold"/>
    </style:style>
    <style:style style:name="P3" style:family="paragraph" style:parent-style-name="Standard">
      <style:paragraph-properties fo:margin-left="0cm" fo:margin-right="0cm" fo:text-align="center" style:justify-single-word="false" fo:orphans="2" fo:widows="2" fo:text-indent="0cm" style:auto-text-indent="false"/>
      <style:text-properties fo:font-variant="normal" fo:text-transform="none" fo:color="#2c363a" style:font-name="Roboto" fo:font-size="10.5pt" fo:letter-spacing="normal" fo:font-style="normal" fo:font-weight="normal"/>
    </style:style>
    <style:style style:name="P4" style:family="paragraph" style:parent-style-name="Standard">
      <style:paragraph-properties fo:margin-left="0cm" fo:margin-right="0cm" fo:text-align="center" style:justify-single-word="false" fo:orphans="2" fo:widows="2" fo:text-indent="0cm" style:auto-text-indent="false"/>
      <style:text-properties fo:font-variant="normal" fo:text-transform="none" fo:color="#2c363a" style:font-name="Roboto" fo:font-size="10.5pt" fo:letter-spacing="normal" fo:font-style="normal" fo:font-weight="bold" style:font-weight-asian="bold" style:font-weight-complex="bold"/>
    </style:style>
    <style:style style:name="P5" style:family="paragraph" style:parent-style-name="Standard">
      <style:paragraph-properties fo:margin-left="0cm" fo:margin-right="0cm" fo:text-align="start" style:justify-single-word="false" fo:orphans="2" fo:widows="2" fo:text-indent="0cm" style:auto-text-indent="false"/>
      <style:text-properties fo:font-variant="normal" fo:text-transform="none" fo:color="#2c363a" style:font-name="Roboto" fo:font-size="9pt" fo:letter-spacing="normal" fo:font-style="normal" fo:font-weight="normal" style:font-size-asian="9pt" style:font-size-complex="9pt"/>
    </style:style>
    <style:style style:name="P6" style:family="paragraph" style:parent-style-name="Standard">
      <style:paragraph-properties fo:margin-left="0cm" fo:margin-right="0cm" fo:text-align="start" style:justify-single-word="false" fo:orphans="2" fo:widows="2" fo:text-indent="0cm" style:auto-text-indent="false"/>
      <style:text-properties fo:font-variant="normal" fo:text-transform="none" fo:color="#2c363a" style:font-name="Roboto" fo:font-size="9pt" fo:letter-spacing="normal" fo:font-style="normal" fo:font-weight="normal" style:font-size-asian="9pt" style:font-weight-asian="normal" style:font-size-complex="9pt" style:font-weight-complex="normal"/>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COMPANY PROFILE AND SERVICE OFFER</text:p>
      <text:p text:style-name="P2"/>
      <text:p text:style-name="P4">ABOUT US</text:p>
      <text:p text:style-name="P4"/>
      <text:p text:style-name="P5">Our company is built on partnership, responsibility, and consistently high quality standards.</text:p>
      <text:p text:style-name="P5">Thanks to our well-organised structure, the commitment of our team, and the extensive experience our employees have gained while working for leading companies in the industry, we successfully achieve both our own business objectives and those of our Clients.</text:p>
      <text:p text:style-name="P5">We provide services for our regular business partners as well as fulfil individual orders tailored to specific customer requirements.</text:p>
      <text:p text:style-name="P5">We handle both one-off and serial production, using either our own materials or materials supplied by the Client.</text:p>
      <text:p text:style-name="P5">We guarantee on-time order fulfilment, competitive pricing, and our own transport services.</text:p>
      <text:p text:style-name="P5">At the same time, our company is undergoing dynamic development and continuously expanding its machinery and production facilities. This allows us to systematically broaden the scope of our services and implement modern manufacturing technologies.</text:p>
      <text:p text:style-name="P5"/>
      <text:p text:style-name="P3">PRODUCT INNOVATION</text:p>
      <text:p text:style-name="P3"/>
      <text:p text:style-name="P6">As part of our ongoing business development, we have introduced new and innovative services:</text:p>
      <text:p text:style-name="P6">High-pressure Waterjet cutting</text:p>
      <text:p text:style-name="P6">Milling and drilling of aluminium profiles, light-alloy profiles and PVC profiles up to 7,000 mm in length</text:p>
      <text:p text:style-name="P6">The innovative nature of our services lies in our ability to machine exceptionally long components — up to 7 metres — significantly expanding our production capabilities.</text:p>
      <text:p text:style-name="P6"/>
      <text:p text:style-name="P3">PROCESS INNOVATION</text:p>
      <text:p text:style-name="P3"/>
      <text:p text:style-name="P5">We have implemented modern, digitally controlled and integrated machining technology for aluminium, light-alloy and PVC profiles.</text:p>
      <text:p text:style-name="P5">This solution enables us to achieve higher levels of precision, repeatability and production efficiency, while ensuring consistently high machining quality.</text:p>
      <text:p text:style-name="P5"/>
      <text:p text:style-name="P3">OUR SERVICES</text:p>
      <text:p text:style-name="P3"/>
      <text:p text:style-name="P5">We offer a comprehensive range of metal and plastic machining services, including:</text:p>
      <text:p text:style-name="P5">Waterjet cutting</text:p>
      <text:p text:style-name="P5">Turning of components up to X 4,000 mm and Ø 1,000 mm</text:p>
      <text:p text:style-name="P5">Milling of components up to X 7,000 mm</text:p>
      <text:p text:style-name="P5">Steel and metal bending</text:p>
      <text:p text:style-name="P5">Milling and drilling of aluminium, metal and PVC profiles</text:p>
      <text:p text:style-name="P5"/>
      <text:p text:style-name="P3">PRODUCTION AND COOPERATION</text:p>
      <text:p text:style-name="P3"/>
      <text:p text:style-name="P5">We cooperate with both regular business partners and Clients requiring individually tailored production solutions.</text:p>
      <text:p text:style-name="P5">We manufacture and provide:</text:p>
      <text:p text:style-name="P5">Tool prototypes</text:p>
      <text:p text:style-name="P5">Machine and equipment prototypes</text:p>
      <text:p text:style-name="P5">One-off and serial production</text:p>
      <text:p text:style-name="P5">Production using our own materials or materials supplied by the Client</text:p>
      <text:p text:style-name="P5"/>
      <text:p text:style-name="P3">OUR COMMITMENT</text:p>
      <text:p text:style-name="P3"/>
      <text:p text:style-name="P5">We guarantee:</text:p>
      <text:p text:style-name="P5">On-time delivery</text:p>
      <text:p text:style-name="P5">Competitive pricing</text:p>
      <text:p text:style-name="P5">High-quality workmanship</text:p>
      <text:p text:style-name="P5">Our own transport services</text:p>
      <text:p text:style-name="P5">A flexible approach to individual Client requirements</text:p>
      <text:p text:style-name="P5">Continuous development and modernisation of our machinery and production facilities</text:p>
      <text:p text:style-name="P5"/>
      <text:p text:style-name="P1"/>
    </office:tex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officeooo="http://openoffice.org/2009/office" office:version="1.2">
  <office:font-face-decls>
    <style:font-face style:name="Mangal1" svg:font-family="Mangal"/>
    <style:font-face style:name="OpenSymbol" svg:font-family="OpenSymbol"/>
    <style:font-face style:name="Roboto" svg:font-family="Roboto, sans-serif"/>
    <style:font-face style:name="Algerian" svg:font-family="Algerian" style:font-family-generic="decorative"/>
    <style:font-face style:name="TimesNewRomanPSMT" svg:font-family="TimesNewRomanPSMT" style:font-family-generic="roman"/>
    <style:font-face style:name="ArialUnicodeMS" svg:font-family="ArialUnicodeMS" style:font-family-generic="swiss"/>
    <style:font-face style:name="Times New Roman" svg:font-family="'Times New Roman'" style:font-family-generic="roman" style:font-pitch="variable"/>
    <style:font-face style:name="Arial" svg:font-family="Arial"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pl" fo:country="PL" style:letter-kerning="true" style:font-name-asian="SimSun" style:font-size-asian="12pt" style:language-asian="zh" style:country-asian="CN"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pl" fo:country="PL" style:letter-kerning="true" style:font-name-asian="SimSun" style:font-size-asian="12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Arial" fo:font-family="Arial" style:font-family-generic="swiss" style:font-pitch="variable" fo:font-size="14pt" style:font-name-asian="Microsoft YaHei" style:font-family-asian="'Microsoft YaHei'"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loext:contextual-spacing="false"/>
    </style:style>
    <style:style style:name="List" style:family="paragraph" style:parent-style-name="Text_20_body" style:class="list">
      <style:text-properties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Mangal1" style:font-family-complex="Mangal"/>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page-layout>
  </office:automatic-styles>
  <office:master-styles>
    <style:master-page style:name="Standard" style:page-layout-name="Mpm1">
      <style:header>
        <text:p text:style-name="Header"><draw:frame draw:style-name="Mfr1" draw:name="Obraz2" text:anchor-type="paragraph" svg:x="-0.194cm" svg:y="-1.037cm" svg:width="17cm" svg:height="2.912cm" draw:z-index="0"><draw:image xlink:href="Pictures/10000000000009C0000001B0E7AF2D328D59C06B.png" xlink:type="simple" xlink:show="embed" xlink:actuate="onLoad" loext:mime-type="image/png"/></draw:frame></text:p>
      </style:header>
    </style:master-page>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meta:initial-creator>SEBASTIAN  ŚWIERGOCKI</meta:initial-creator>
    <meta:creation-date>2015-10-19T13:05:01.82</meta:creation-date>
    <dc:date>2026-08-17T08:48:38.860000000</dc:date>
    <meta:editing-duration>PT16H23M5S</meta:editing-duration>
    <meta:editing-cycles>17</meta:editing-cycles>
    <meta:generator>LibreOffice/6.3.3.2$Windows_X86_64 LibreOffice_project/a64200df03143b798afd1ec74a12ab50359878ed</meta:generator>
    <meta:printed-by>SEBASTIAN  ŚWIERGOCKI</meta:printed-by>
    <meta:print-date>2015-12-13T20:39:30.30</meta:print-date>
    <meta:document-statistic meta:table-count="0" meta:image-count="1" meta:object-count="0" meta:page-count="1" meta:paragraph-count="38" meta:word-count="361" meta:character-count="2537" meta:non-whitespace-character-count="2212"/>
  </office:meta>
</office:document-meta>
</file>